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af15a0634e383a7fcbade7ff94c8fa3.png"/>
  <manifest:file-entry manifest:media-type="image/svg+xml" manifest:full-path="Pictures/6f5dcc4b4ddb84eff3c6cf56e0235c93.svg"/>
  <manifest:file-entry manifest:media-type="image/svg+xml" manifest:full-path="Pictures/1e3844d11803878a3820dfdea43bcc72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faf15a0634e383a7fcbade7ff94c8fa3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iki.smartvillage.ieee.org/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iki.smartvillage.ieee.org/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6f5dcc4b4ddb84eff3c6cf56e0235c93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6f5dcc4b4ddb84eff3c6cf56e0235c93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6f5dcc4b4ddb84eff3c6cf56e0235c93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6f5dcc4b4ddb84eff3c6cf56e0235c93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6f5dcc4b4ddb84eff3c6cf56e0235c93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1e3844d11803878a3820dfdea43bcc72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0::56:25</meta:creation-date>
    <dc:creator>Generated</dc:creator>
    <dc:date>2026-09-16T00::56:25</dc:date>
    <dc:language>en-US</dc:language>
    <meta:editing-cycles>1</meta:editing-cycles>
    <meta:editing-duration>PT0S</meta:editing-duration>
    <dc:title>wiki:dokuwiki</dc:title>
  </office:meta>
</office:document-meta>
</file>