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2b14beaf65c8d1f21ea7446a4bf67b.png"/>
  <manifest:file-entry manifest:media-type="image/png" manifest:full-path="Pictures/0370576b7db74ca84842074382540a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text:bookmark-start text:name="__RefHeading___home_1"/><text:bookmark-start text:name="home"/>Home<text:bookmark-end text:name="__RefHeading___home_1"/><text:bookmark-end text:name="home"/></text:h>
      <text:p text:style-name="Text_20_body"><text:span text:style-name="Strong_20_Emphasis">Welcome</text:span> to the Wiki of IEEE's Smart Village (ISV) Committee. See our official website here: <text:a xlink:type="simple" xlink:href="https://smartvillage.ieee.org/" text:style-name="Internet_20_link" text:visited-style-name="Visited_20_Internet_20_Link">https://smartvillage.ieee.org/</text:a>. This is a site that is in development using <text:a xlink:type="simple" xlink:href="https://www.dokuwiki.org/dokuwiki" text:style-name="Internet_20_link" text:visited-style-name="Visited_20_Internet_20_Link">DokuWiki</text:a>, and growing somewhat organically inspired by other wiki sites, such as the <text:a xlink:type="simple" xlink:href="https://wiki.openstreetmap.org/" text:style-name="Internet_20_link" text:visited-style-name="Visited_20_Internet_20_Link">OpenStreetMap Wiki</text:a>. It is currently hosted by <text:a xlink:type="simple" xlink:href="mailto:adam.r.sauer@ieee.org" text:style-name="Internet_20_link" text:visited-style-name="Visited_20_Internet_20_Link">adam.r.sauer@ieee.org</text:a>, of the <text:a xlink:type="simple" xlink:href="https://wiki.smartvillage.ieee.org/wg:tech" text:style-name="Internet_20_link" text:visited-style-name="Visited_20_Internet_20_Link">ISV Technology Committee</text:a>, so feel free to register an account, get in contact with him or somebody else on our team, and figure out spots to plug in. Please review <text:a xlink:type="simple" xlink:href="https://wiki.smartvillage.ieee.org/wiki:syntax" text:style-name="Internet_20_link" text:visited-style-name="Visited_20_Internet_20_Link">syntax</text:a> and start contributing under <text:a xlink:type="simple" xlink:href="https://wiki.smartvillage.ieee.org/ieeeguidelines" text:style-name="Internet_20_link" text:visited-style-name="Visited_20_Internet_20_Link">IEEEGuidelines</text:a>, and see the <text:a xlink:type="simple" xlink:href="https://wiki.smartvillage.ieee.org/playground:plugins" text:style-name="Internet_20_link" text:visited-style-name="Visited_20_Internet_20_Link">Wiki Playground</text:a> page for ideas on wiki functionalities. Feel free to create new pages in that :playground header to get started in page editing.</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ISV is a collection of Electrical Engineers, Entrepreneurs, Community Leaders, and other related individuals working together to facilitate the development, deployment, and continued operation of Renewable Energy systems in disadvantaged communities around the world. For a further breakdown of the organization (mission, vision, history, and structure of the ISV program), see this page created from ISV's Marketing Team: <text:a xlink:type="simple" xlink:href="https://wiki.smartvillage.ieee.org/informationdigest" text:style-name="Internet_20_link" text:visited-style-name="Visited_20_Internet_20_Link">InformationDigest</text:a>.</text:p>
      <text:h text:style-name="Heading_20_2" text:outline-level="2"><text:bookmark-start text:name="__RefHeading___working_groups_3"/><text:bookmark-start text:name="working_groups"/>Working Groups<text:bookmark-end text:name="__RefHeading___working_groups_3"/><text:bookmark-end text:name="working_groups"/></text:h>
      <text:p text:style-name="Text_20_body"><draw:frame draw:style-name="mediaright" draw:name="0" text:anchor-type="paragraph" draw:z-index="0" svg:width="10.583333333333cm" svg:height="8.0980104370515cm"><draw:image xlink:href="Pictures/b92b14beaf65c8d1f21ea7446a4bf67b.png" xlink:type="simple" xlink:show="embed" xlink:actuate="onLoad"/></draw:frame></text:p>
      <table:table table:style-name="Table">
        <table:table-column/>
        <table:table-column/>
        <table:table-column/>
        <table:table-column/>
        <table:table-column/>
        <table:table-row>
          <table:table-cell office:value-type="string" table:style-name="tableheader">
            <text:p text:style-name="Table_20_Heading">Working Group</text:p>
          </table:table-cell>
          <table:table-cell office:value-type="string" table:style-name="tableheader">
            <text:p text:style-name="Table_20_Heading">Meeting Cadence (Monthly)</text:p>
          </table:table-cell>
          <table:table-cell office:value-type="string" table:style-name="tableheader">
            <text:p text:style-name="Table_20_Heading">Meeting Link</text:p>
          </table:table-cell>
          <table:table-cell office:value-type="string" table:style-name="tableheader">
            <text:p text:style-name="Table_20_Heading">Group Contact</text:p>
          </table:table-cell>
        </table:table-row>
        <table:table-row>
          <table:table-cell office:value-type="string" table:style-name="tablecell">
            <text:p text:style-name="tablealignleft"><text:a xlink:type="simple" xlink:href="https://wiki.smartvillage.ieee.org/wg:tech" text:style-name="Internet_20_link" text:visited-style-name="Visited_20_Internet_20_Link">Technology</text:a></text:p>
          </table:table-cell>
          <table:table-cell office:value-type="string" table:style-name="tablecell">
            <text:p text:style-name="tablealignleft">2nd &amp; 4th Thursdays</text:p>
          </table:table-cell>
          <table:table-cell office:value-type="string" table:style-name="tablecell"/>
          <table:table-cell office:value-type="string" table:style-name="tablecell">
            <text:p text:style-name="tablealignleft">Adam Sauer</text:p>
          </table:table-cell>
          <table:table-cell office:value-type="string" table:style-name="tablecell"/>
        </table:table-row>
        <table:table-row>
          <table:table-cell office:value-type="string" table:style-name="tablecell">
            <text:p text:style-name="tablealignleft"><text:a xlink:type="simple" xlink:href="https://wiki.smartvillage.ieee.org/wg:pdc" text:style-name="Internet_20_link" text:visited-style-name="Visited_20_Internet_20_Link">Project Development</text:a></text:p>
          </table:table-cell>
          <table:table-cell office:value-type="string" table:style-name="tablecell"/>
          <table:table-cell office:value-type="string" table:style-name="tablecell"/>
          <table:table-cell office:value-type="string" table:style-name="tablecell">
            <text:p text:style-name="tablealignleft"> David Kankam</text:p>
          </table:table-cell>
          <table:table-cell office:value-type="string" table:style-name="tablecell"/>
        </table:table-row>
        <table:table-row>
          <table:table-cell office:value-type="string" table:style-name="tablecell">
            <text:p text:style-name="tablealignleft"><text:a xlink:type="simple" xlink:href="https://wiki.smartvillage.ieee.org/wg:marketing" text:style-name="Internet_20_link" text:visited-style-name="Visited_20_Internet_20_Link">Marketing</text:a></text:p>
          </table:table-cell>
          <table:table-cell office:value-type="string" table:style-name="tablecell"/>
          <table:table-cell office:value-type="string" table:style-name="tablecell"/>
          <table:table-cell office:value-type="string" table:style-name="tablecell">
            <text:p text:style-name="tablealignleft"> Oluleke Babayomi</text:p>
          </table:table-cell>
          <table:table-cell office:value-type="string" table:style-name="tablecell"/>
        </table:table-row>
        <table:table-row>
          <table:table-cell office:value-type="string" table:style-name="tablecell">
            <text:p text:style-name="tablealignleft"><text:a xlink:type="simple" xlink:href="https://wiki.smartvillage.ieee.org/wg:operations" text:style-name="Internet_20_link" text:visited-style-name="Visited_20_Internet_20_Link">Operations</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standards" text:style-name="Internet_20_link" text:visited-style-name="Visited_20_Internet_20_Link">Standards</text:a></text:p>
          </table:table-cell>
          <table:table-cell office:value-type="string" table:style-name="tablecell">
            <text:p text:style-name="tablealignleft"> 1st Wednesday</text:p>
          </table:table-cell>
          <table:table-cell office:value-type="string" table:style-name="tablecell"/>
          <table:table-cell office:value-type="string" table:style-name="tablecell">
            <text:p text:style-name="tablealignleft"> Bruno Lequesne</text:p>
          </table:table-cell>
          <table:table-cell office:value-type="string" table:style-name="tablecell"/>
        </table:table-row>
        <table:table-row>
          <table:table-cell office:value-type="string" table:style-name="tablecell">
            <text:p text:style-name="tablealignleft"><text:a xlink:type="simple" xlink:href="https://wiki.smartvillage.ieee.org/wg:education" text:style-name="Internet_20_link" text:visited-style-name="Visited_20_Internet_20_Link">Education</text:a></text:p>
          </table:table-cell>
          <table:table-cell office:value-type="string" table:style-name="tablecell"/>
          <table:table-cell office:value-type="string" table:style-name="tablecell"/>
          <table:table-cell office:value-type="string" table:style-name="tablecell">
            <text:p text:style-name="tablealignleft"> David Lansdale</text:p>
          </table:table-cell>
          <table:table-cell office:value-type="string" table:style-name="tablecell"/>
        </table:table-row>
        <table:table-row>
          <table:table-cell office:value-type="string" table:style-name="tablecell">
            <text:p text:style-name="tablealignleft"><text:a xlink:type="simple" xlink:href="https://wiki.smartvillage.ieee.org/wg:finance" text:style-name="Internet_20_link" text:visited-style-name="Visited_20_Internet_20_Link">Finance</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membership" text:style-name="Internet_20_link" text:visited-style-name="Visited_20_Internet_20_Link">Membership</text:a></text:p>
          </table:table-cell>
          <table:table-cell office:value-type="string" table:style-name="tablecell"/>
          <table:table-cell office:value-type="string" table:style-name="tablecell"/>
          <table:table-cell office:value-type="string" table:style-name="tablecell">
            <text:p text:style-name="tablealignleft"> David Sackey</text:p>
          </table:table-cell>
          <table:table-cell office:value-type="string" table:style-name="tablecell"/>
        </table:table-row>
      </table:table>
      <text:h text:style-name="Heading_20_3" text:outline-level="3"><text:bookmark-start text:name="__RefHeading___regional_working_groups_4"/><text:bookmark-start text:name="regional_working_groups"/>Regional Working Groups<text:bookmark-end text:name="__RefHeading___regional_working_groups_4"/><text:bookmark-end text:name="regional_working_groups"/></text:h>
      <table:table table:style-name="Table">
        <table:table-column/>
        <table:table-column/>
        <table:table-column/>
        <table:table-column/>
        <table:table-column/>
        <table:table-row>
          <table:table-cell office:value-type="string" table:style-name="tableheader">
            <text:p text:style-name="Table_20_Heading">Region</text:p>
          </table:table-cell>
          <table:table-cell office:value-type="string" table:style-name="tableheader">
            <text:p text:style-name="Table_20_Heading">Meeting Cadence</text:p>
          </table:table-cell>
          <table:table-cell office:value-type="string" table:style-name="tableheader">
            <text:p text:style-name="Table_20_Heading">Meeting Link</text:p>
          </table:table-cell>
          <table:table-cell office:value-type="string" table:style-name="tableheader">
            <text:p text:style-name="Table_20_Heading">Group Contact</text:p>
          </table:table-cell>
          <table:table-cell office:value-type="string" table:style-name="tableheader">
            <text:p text:style-name="Table_20_Heading">Contact Email</text:p>
          </table:table-cell>
        </table:table-row>
        <table:table-row>
          <table:table-cell office:value-type="string" table:style-name="tablecell">
            <text:p text:style-name="tablealignleft"><text:a xlink:type="simple" xlink:href="https://wiki.smartvillage.ieee.org/wg:nawg" text:style-name="Internet_20_link" text:visited-style-name="Visited_20_Internet_20_Link">North America</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lawg" text:style-name="Internet_20_link" text:visited-style-name="Visited_20_Internet_20_Link">Latin America</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awg" text:style-name="Internet_20_link" text:visited-style-name="Visited_20_Internet_20_Link">Africa</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sawg" text:style-name="Internet_20_link" text:visited-style-name="Visited_20_Internet_20_Link">China</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wiki.smartvillage.ieee.org/wg:sawg" text:style-name="Internet_20_link" text:visited-style-name="Visited_20_Internet_20_Link">South Asia</text:a></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able:table table:style-name="Table">
        <table:table-column/>
        <table:table-column/>
        <table:table-column/>
        <table:table-row>
          <table:table-cell office:value-type="string" table:style-name="tableheader">
            <text:p text:style-name="Table_20_Heading">Region</text:p>
          </table:table-cell>
          <table:table-cell office:value-type="string" table:style-name="tableheader">
            <text:p text:style-name="Table_20_Heading">Name</text:p>
          </table:table-cell>
          <table:table-cell office:value-type="string" table:style-name="tableheader">
            <text:p text:style-name="Table_20_Heading">Email</text:p>
          </table:table-cell>
        </table:table-row>
        <table:table-row>
          <table:table-cell office:value-type="string" table:style-name="tablecell">
            <text:p text:style-name="tablealignleft">South Asia</text:p>
          </table:table-cell>
          <table:table-cell office:value-type="string" table:style-name="tablecell">
            <text:p text:style-name="tablealignleft">Sasi Kottayil</text:p>
          </table:table-cell>
          <table:table-cell office:value-type="string" table:style-name="tablecell">
            <text:p text:style-name="tablealignleft"><text:a xlink:type="simple" xlink:href="mailto:sasikottayil@gmail.com" text:style-name="Internet_20_link" text:visited-style-name="Visited_20_Internet_20_Link">sasikottayil@gmail.com</text:a></text:p>
          </table:table-cell>
        </table:table-row>
        <table:table-row>
          <table:table-cell office:value-type="string" table:style-name="tablecell">
            <text:p text:style-name="tablealignleft">Latin Ameria</text:p>
          </table:table-cell>
          <table:table-cell office:value-type="string" table:style-name="tablecell">
            <text:p text:style-name="tablealignleft">Mario De La Ossa</text:p>
          </table:table-cell>
          <table:table-cell office:value-type="string" table:style-name="tablecell">
            <text:p text:style-name="tablealignleft"><text:a xlink:type="simple" xlink:href="mailto:mario.ossa@ieee.org" text:style-name="Internet_20_link" text:visited-style-name="Visited_20_Internet_20_Link">mario.ossa@ieee.org</text:a></text:p>
          </table:table-cell>
        </table:table-row>
        <table:table-row>
          <table:table-cell office:value-type="string" table:style-name="tablecell">
            <text:p text:style-name="tablealignleft">North America</text:p>
          </table:table-cell>
          <table:table-cell office:value-type="string" table:style-name="tablecell">
            <text:p text:style-name="tablealignleft">Joan Kerr</text:p>
          </table:table-cell>
          <table:table-cell office:value-type="string" table:style-name="tablecell">
            <text:p text:style-name="tablealignleft"><text:a xlink:type="simple" xlink:href="mailto:joankerr@fbsc.org" text:style-name="Internet_20_link" text:visited-style-name="Visited_20_Internet_20_Link">joankerr@fbsc.org</text:a></text:p>
          </table:table-cell>
        </table:table-row>
        <table:table-row>
          <table:table-cell office:value-type="string" table:style-name="tablecell">
            <text:p text:style-name="tablealignleft">Africa</text:p>
          </table:table-cell>
          <table:table-cell office:value-type="string" table:style-name="tablecell">
            <text:p text:style-name="tablealignleft">Abiodun Okunola</text:p>
          </table:table-cell>
          <table:table-cell office:value-type="string" table:style-name="tablecell">
            <text:p text:style-name="tablealignleft"><text:a xlink:type="simple" xlink:href="mailto:okunola.abiodun@ieee.org" text:style-name="Internet_20_link" text:visited-style-name="Visited_20_Internet_20_Link">okunola.abiodun@ieee.org</text:a></text:p>
          </table:table-cell>
        </table:table-row>
        <table:table-row>
          <table:table-cell office:value-type="string" table:style-name="tablecell">
            <text:p text:style-name="tablealignleft">Latin Ameria</text:p>
          </table:table-cell>
          <table:table-cell office:value-type="string" table:style-name="tablecell"/>
          <table:table-cell office:value-type="string" table:style-name="tablecell"/>
        </table:table-row>
      </table:table>
      <text:h text:style-name="Heading_20_2" text:outline-level="2"><text:bookmark-start text:name="__RefHeading___initiatives_5"/><text:bookmark-start text:name="initiatives"/>Initiatives<text:bookmark-end text:name="__RefHeading___initiatives_5"/><text:bookmark-end text:name="initiatives"/></text:h>
      <text:p text:style-name="Text_20_body">ISV has supported over ___ initiatives deployed throughout the world, which can be seen on our interactive <text:a xlink:type="simple" xlink:href="https://overview-solutions.github.io/RemoteMonitorMap/" text:style-name="Internet_20_link" text:visited-style-name="Visited_20_Internet_20_Link">Projects Map</text:a>. See the <text:a xlink:type="simple" xlink:href="https://wiki.smartvillage.ieee.org/playground:template_projects" text:style-name="Internet_20_link" text:visited-style-name="Visited_20_Internet_20_Link">Projects Template</text:a> for an outline of how we are thinking about featuring initiatives. For a deeper dive into these initiatives, see our <text:a xlink:type="simple" xlink:href="https://wiki.smartvillage.ieee.org/home:projects" text:style-name="Internet_20_link" text:visited-style-name="Visited_20_Internet_20_Link">Initiatives</text:a> wiki page.</text:p>
      <text:h text:style-name="Heading_20_3" text:outline-level="3"><text:bookmark-start text:name="__RefHeading___project_development_process_6"/><text:bookmark-start text:name="project_development_process"/>Project Development Process<text:bookmark-end text:name="__RefHeading___project_development_process_6"/><text:bookmark-end text:name="project_development_process"/></text:h>
      <text:p text:style-name="Text_20_body"><draw:frame draw:style-name="mediaright" draw:name="1" text:anchor-type="paragraph" draw:z-index="1" svg:width="10.583333333333cm" svg:height="5.9022435897436cm"><draw:image xlink:href="Pictures/0370576b7db74ca84842074382540a06.png" xlink:type="simple" xlink:show="embed" xlink:actuate="onLoad"/></draw:frame><text:line-break/>
The Regional Working Groups handle most of the projects for their region, and the PDC assists in diving deeper to assist in a subset of those projects.</text:p>
      <text:h text:style-name="Heading_20_2" text:outline-level="2"><text:bookmark-start text:name="__RefHeading___technologies_7"/><text:bookmark-start text:name="technologies"/>Technologies<text:bookmark-end text:name="__RefHeading___technologies_7"/><text:bookmark-end text:name="technologies"/></text:h>
      <text:p text:style-name="Text_20_body"><text:a xlink:type="simple" xlink:href="https://wiki.smartvillage.ieee.org/home:technologies" text:style-name="Internet_20_link" text:visited-style-name="Visited_20_Internet_20_Link">Technologies</text:a></text:p>
      <text:h text:style-name="Heading_20_2" text:outline-level="2"><text:bookmark-start text:name="__RefHeading___standards_8"/><text:bookmark-start text:name="standards"/>Standards<text:bookmark-end text:name="__RefHeading___standards_8"/><text:bookmark-end text:name="standards"/></text:h>
      <text:p text:style-name="Text_20_body"><text:a xlink:type="simple" xlink:href="https://wiki.smartvillage.ieee.org/home:standards" text:style-name="Internet_20_link" text:visited-style-name="Visited_20_Internet_20_Link">Standards</text:a></text:p>
      <text:h text:style-name="Heading_20_2" text:outline-level="2"><text:bookmark-start text:name="__RefHeading___impact_9"/><text:bookmark-start text:name="impact"/>Impact<text:bookmark-end text:name="__RefHeading___impact_9"/><text:bookmark-end text:name="impact"/></text:h>
      <text:p text:style-name="Text_20_body"><text:a xlink:type="simple" xlink:href="https://wiki.smartvillage.ieee.org/home:impact" text:style-name="Internet_20_link" text:visited-style-name="Visited_20_Internet_20_Link">Impact</text:a></text:p>
      <text:h text:style-name="Heading_20_2" text:outline-level="2"><text:bookmark-start text:name="__RefHeading___training_resources_10"/><text:bookmark-start text:name="training_resources"/>Training Resources<text:bookmark-end text:name="__RefHeading___training_resources_10"/><text:bookmark-end text:name="training_resources"/></text:h>
      <text:p text:style-name="Text_20_body">How to design a <text:a xlink:type="simple" xlink:href="https://wiki.smartvillage.ieee.org/developmentintervention" text:style-name="Internet_20_link" text:visited-style-name="Visited_20_Internet_20_Link">DevelopmentIntervention</text:a>.</text:p>
      <text:h text:style-name="Heading_20_2" text:outline-level="2"><text:bookmark-start text:name="__RefHeading___ways_to_support_11"/><text:bookmark-start text:name="ways_to_support"/>Ways to Support<text:bookmark-end text:name="__RefHeading___ways_to_support_11"/><text:bookmark-end text:name="ways_to_support"/></text:h>
      <text:p text:style-name="Text_20_body"><text:a xlink:type="simple" xlink:href="https://secure.ieeefoundation.org/site/Donation2?df_id=1600&amp;mfc_pref=T&amp;1600.donation=form1&amp;utm_source=QR+Code&amp;utm_medium=ISV+Brochure&amp;utm_campaign=QR+Code+Resources" text:style-name="Internet_20_link" text:visited-style-name="Visited_20_Internet_20_Link">Dona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59:28</meta:creation-date>
    <dc:creator>Generated</dc:creator>
    <dc:date>2026-09-16T00::59:28</dc:date>
    <dc:language>en-US</dc:language>
    <meta:editing-cycles>1</meta:editing-cycles>
    <meta:editing-duration>PT0S</meta:editing-duration>
    <dc:title>home</dc:title>
  </office:meta>
</office:document-meta>
</file>