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monitor:donsun"/><text:bookmark-start text:name="__RefHeading___donsun_1"/><text:bookmark-start text:name="donsun"/>Donsun<text:bookmark-end text:name="__RefHeading___donsun_1"/><text:bookmark-end text:name="donsun"/></text:h>
      <text:p text:style-name="Text_20_body">Contact: sd@donsuntech.com</text:p>
      <text:p text:style-name="Text_20_body">Sample project would include DS1800s, DS3600s, and a DSC100.
<draw:frame draw:style-name="media" draw:name="donsun_pricing.jpeg?500 Legend" text:anchor-type="as-char" draw:z-index="0" svg:width="" svg:rel-width="100%"><draw:text-box><text:p text:style-name="legendcenter"><draw:frame draw:style-name="media" draw:name="donsun_pricing.jpeg?500" text:anchor-type="as-char" draw:z-index="0" svg:width="" svg:rel-width="100%" svg:height="0cm"><draw:image xlink:href="/opt/bitnami/dokuwiki/data/media/45_800px/home/technologies/monitor/donsun_pricing.jpeg" xlink:type="simple" xlink:show="embed" xlink:actuate="onLoad"/></draw:frame>donsun_pricing.jpeg?500</text:p></draw:text-box></draw:frame>
<draw:frame draw:style-name="media" draw:name="1" text:anchor-type="as-char" draw:z-index="1" svg:width="13.229166666667cm" svg:height="13.229166666667cm"><draw:image xlink:href="/opt/bitnami/dokuwiki/data/media/45_800px/home/technologies/monitor/screenshot_2025-01-02_at_12.27.59%E2%80%AFpm.png" xlink:type="simple" xlink:show="embed" xlink:actuate="onLoad"/></draw:frame></text:p>
      <text:h text:style-name="Heading_20_2" text:outline-level="2"><text:bookmark-start text:name="__RefHeading___pricing_2"/><text:bookmark-start text:name="pricing"/>Pricing<text:bookmark-end text:name="__RefHeading___pricing_2"/><text:bookmark-end text:name="pricing"/></text:h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Seems like mostly hardware we could build software around</text:p>
      <text:h text:style-name="Heading_20_2" text:outline-level="2"><text:bookmark-start text:name="__RefHeading___notes_from_tech_comm_call_4"/><text:bookmark-start text:name="notes_from_tech_comm_call"/>Notes from Tech Comm call<text:bookmark-end text:name="__RefHeading___notes_from_tech_comm_call_4"/><text:bookmark-end text:name="notes_from_tech_comm_call"/></text:h>
      <text:h text:style-name="Heading_20_2" text:outline-level="2"><text:bookmark-start text:name="__RefHeading___product_brochure_5"/><text:bookmark-start text:name="product_brochure"/>Product Brochure<text:bookmark-end text:name="__RefHeading___product_brochure_5"/><text:bookmark-end text:name="product_brochu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13:20</meta:creation-date>
    <dc:creator>Generated</dc:creator>
    <dc:date>2026-09-16T04::13:20</dc:date>
    <dc:language>en-US</dc:language>
    <meta:editing-cycles>1</meta:editing-cycles>
    <meta:editing-duration>PT0S</meta:editing-duration>
    <dc:title>home:technologies:monitor:donsun</dc:title>
  </office:meta>
</office:document-meta>
</file>