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ome:openami"/><text:bookmark-start text:name="__RefHeading___open_ami_1"/><text:bookmark-start text:name="open_ami"/>Open AMI<text:bookmark-end text:name="__RefHeading___open_ami_1"/><text:bookmark-end text:name="open_ami"/></text:h>
      <text:h text:style-name="Heading_20_3" text:outline-level="3"><text:bookmark-start text:name="__RefHeading___open-source_advanced-metering-infrastructure_to_enable_minigrids_for_electricity_access_2"/><text:bookmark-start text:name="open-source_advanced-metering-infrastructure_to_enable_minigrids_for_electricity_access"/>Open-Source Advanced-Metering-Infrastructure to enable minigrids for electricity access.<text:bookmark-end text:name="__RefHeading___open-source_advanced-metering-infrastructure_to_enable_minigrids_for_electricity_access_2"/><text:bookmark-end text:name="open-source_advanced-metering-infrastructure_to_enable_minigrids_for_electricity_access"/></text:h>
      <text:p text:style-name="Text_20_body">Note: This page is actively under construction and will be updated frequently. Last update: Akash Borde, 28 October 2025</text:p>
      <text:h text:style-name="Heading_20_2" text:outline-level="2"><text:bookmark-start text:name="__RefHeading___background_3"/><text:bookmark-start text:name="background"/>Background:<text:bookmark-end text:name="__RefHeading___background_3"/><text:bookmark-end text:name="background"/></text:h>
      <text:list text:style-name="List_20_1" text:continue-numbering="false">
        <text:list-item>
          <text:p text:style-name="List_20_1_Content_First"> Power Africa Conference Presentation</text:p>
        </text:list-item>
        <text:list-item>
          <text:p text:style-name="List_20_1_Content_Last"> Linux Foundation Conference Presentation</text:p>
        </text:list-item>
      </text:list>
      <text:h text:style-name="Heading_20_2" text:outline-level="2"><text:bookmark-start text:name="__RefHeading___ongoing_4"/><text:bookmark-start text:name="ongoing"/>Ongoing:<text:bookmark-end text:name="__RefHeading___ongoing_4"/><text:bookmark-end text:name="ongoing"/></text:h>
      <text:list text:style-name="List_20_1" text:continue-numbering="false">
        <text:list-item>
          <text:p text:style-name="List_20_1_Content_First"> There is a weekly meeting actively discussing and shaping this project. This takes places from 6-7am US Pacific Time.</text:p>
        </text:list-item>
        <text:list-item>
          <text:p text:style-name="List_20_1_Content_Last"> Contact Product Manager for more details: Akash Borde at borde.akash[at]gmail.com</text:p>
        </text:list-item>
      </text:list>
      <text:h text:style-name="Heading_20_2" text:outline-level="2"><text:bookmark-start text:name="__RefHeading___weekly_meeting_notes_5"/><text:bookmark-start text:name="weekly_meeting_notes"/>Weekly Meeting Notes:<text:bookmark-end text:name="__RefHeading___weekly_meeting_notes_5"/><text:bookmark-end text:name="weekly_meeting_notes"/></text:h>
      <text:h text:style-name="Heading_20_3" text:outline-level="3"><text:bookmark-start text:name="__RefHeading___october_22nd_2025_6"/><text:bookmark-start text:name="october_22nd_2025"/>October 22nd, 2025:<text:bookmark-end text:name="__RefHeading___october_22nd_2025_6"/><text:bookmark-end text:name="october_22nd_2025"/></text:h>
      <text:p text:style-name="Text_20_body"> <text:line-break/></text:p>
      <text:list text:style-name="List_20_1" text:continue-numbering="false">
        <text:list-item/>
      </text:list>
      <text:list text:style-name="List_20_1" text:continue-numbering="false">
        <text:list-item/>
      </text:list>
      <text:list text:style-name="List_20_1" text:continue-numbering="false">
        <text:list-item/>
      </text:list>
      <text:list text:style-name="Numbering_20_1" text:continue-numbering="false">
        <text:list-item/>
      </text:list>
      <text:p text:style-name="Text_20_body">       -
 </text:p>
      <text:list text:style-name="Numbering_20_1" text:continue-numbering="false">
        <text:list-item/>
      </text:list>
      <text:p text:style-name="Text_20_body">         -
 →</text:p>
      <text:list text:style-name="Numbering_20_1" text:continue-numbering="false">
        <text:list-item/>
      </text:list>
      <text:p text:style-name="Text_20_body"> →</text:p>
      <text:list text:style-name="Numbering_20_1" text:continue-numbering="false">
        <text:list-item/>
      </text:list>
      <text:list text:style-name="Numbering_20_1" text:continue-numbering="false">
        <text:list-item/>
      </text:list>
      <text:list text:style-name="Numbering_20_1" text:continue-numbering="false">
        <text:list-item/>
      </text:list>
      <text:p text:style-name="Text_20_body"> 
 
 
 –
 
 “”
 
 
 
 →
 
 </text:p>
      <text:list text:style-name="List_20_1" text:continue-numbering="false">
        <text:list-item/>
      </text:list>
      <text:list text:style-name="List_20_1" text:continue-numbering="false">
        <text:list-item/>
      </text:list>
      <text:list text:style-name="List_20_1" text:continue-numbering="false">
        <text:list-item/>
      </text:list>
      <text:list text:style-name="List_20_1" text:continue-numbering="false">
        <text:list-item/>
      </text:list>
      <text:p text:style-name="Text_20_body">       *
 </text:p>
      <text:list text:style-name="List_20_1" text:continue-numbering="false">
        <text:list-item/>
      </text:list>
      <text:list text:style-name="List_20_1" text:continue-numbering="false">
        <text:list-item/>
      </text:list>
      <text:p text:style-name="Text_20_body">         *
 →</text:p>
      <text:list text:style-name="List_20_1" text:continue-numbering="false">
        <text:list-item/>
      </text:list>
      <text:p text:style-name="Text_20_body"> →</text:p>
      <text:list text:style-name="List_20_1" text:continue-numbering="false">
        <text:list-item/>
      </text:list>
      <text:p text:style-name="Text_20_body">         *
 </text:p>
      <text:list text:style-name="List_20_1" text:continue-numbering="false">
        <text:list-item/>
      </text:list>
      <text:p text:style-name="Text_20_body">           *
 </text:p>
      <text:list text:style-name="List_20_1" text:continue-numbering="false">
        <text:list-item/>
      </text:list>
      <text:list text:style-name="List_20_1" text:continue-numbering="false">
        <text:list-item/>
      </text:list>
      <text:p text:style-name="Text_20_body"> “”</text:p>
      <text:list text:style-name="List_20_1" text:continue-numbering="false">
        <text:list-item/>
      </text:list>
      <text:list text:style-name="List_20_1" text:continue-numbering="false">
        <text:list-item/>
      </text:list>
      <text:p text:style-name="Text_20_body">           *
 </text:p>
      <text:list text:style-name="List_20_1" text:continue-numbering="false">
        <text:list-item/>
      </text:list>
      <text:p text:style-name="Text_20_body"> 
 
 
 
 –
 –
 —
 –
 
 “”
 
 </text:p>
      <text:list text:style-name="List_20_1" text:continue-numbering="false">
        <text:list-item/>
      </text:list>
      <text:p text:style-name="Text_20_body">       *
 </text:p>
      <text:list text:style-name="List_20_1" text:continue-numbering="false">
        <text:list-item/>
      </text:list>
      <text:p text:style-name="Text_20_body">         *
 </text:p>
      <text:list text:style-name="List_20_1" text:continue-numbering="false">
        <text:list-item/>
      </text:list>
      <text:list text:style-name="List_20_1" text:continue-numbering="false">
        <text:list-item/>
      </text:list>
      <text:p text:style-name="Text_20_body">           *
 </text:p>
      <text:list text:style-name="List_20_1" text:continue-numbering="false">
        <text:list-item/>
      </text:list>
      <text:list text:style-name="List_20_1" text:continue-numbering="false">
        <text:list-item/>
      </text:list>
      <text:list text:style-name="List_20_1" text:continue-numbering="false">
        <text:list-item/>
      </text:list>
      <text:list text:style-name="List_20_1" text:continue-numbering="false">
        <text:list-item/>
      </text:list>
      <text:p text:style-name="Text_20_body"> 
 
 
 –
 –
 – <text:a xlink:type="simple" xlink:href="https://docs.google.com/presentation/d/1b1Bl63I-evfd20MW6XxDe0IIse-0Nm85/edit?usp=sharing&amp;ouid=112191662511889552544&amp;rtpof=true&amp;sd=true" text:style-name="Internet_20_link" text:visited-style-name="Visited_20_Internet_20_Link">link</text:a> </text:p>
      <text:list text:style-name="List_20_1" text:continue-numbering="false">
        <text:list-item/>
      </text:list>
      <text:list text:style-name="List_20_1" text:continue-numbering="false">
        <text:list-item/>
      </text:list>
      <text:list text:style-name="List_20_1" text:continue-numbering="false">
        <text:list-item/>
      </text:list>
      <text:p text:style-name="Text_20_body"> –
 
 
 –
 –
 –</text:p>
      <text:list text:style-name="List_20_1" text:continue-numbering="false">
        <text:list-item/>
      </text:list>
      <text:list text:style-name="List_20_1" text:continue-numbering="false">
        <text:list-item/>
      </text:list>
      <text:list text:style-name="List_20_1" text:continue-numbering="false">
        <text:list-item/>
      </text:list>
      <text:list text:style-name="List_20_1" text:continue-numbering="false">
        <text:list-item/>
      </text:list>
      <text:p text:style-name="Text_20_body">       *
 </text:p>
      <text:list text:style-name="List_20_1" text:continue-numbering="false">
        <text:list-item/>
      </text:list>
      <text:list text:style-name="List_20_1" text:continue-numbering="false">
        <text:list-item/>
      </text:list>
      <text:p text:style-name="Text_20_body"> →</text:p>
      <text:list text:style-name="List_20_1" text:continue-numbering="false">
        <text:list-item/>
      </text:list>
      <text:list text:style-name="List_20_1" text:continue-numbering="false">
        <text:list-item/>
      </text:list>
      <text:p text:style-name="Text_20_body">       *
         *
 </text:p>
      <text:list text:style-name="List_20_1" text:continue-numbering="false">
        <text:list-item/>
      </text:list>
      <text:list text:style-name="List_20_1" text:continue-numbering="false">
        <text:list-item/>
      </text:list>
      <text:list text:style-name="List_20_1" text:continue-numbering="false">
        <text:list-item/>
      </text:list>
      <text:p text:style-name="Text_20_body">         *
 </text:p>
      <text:list text:style-name="List_20_1" text:continue-numbering="false">
        <text:list-item/>
      </text:list>
      <text:list text:style-name="List_20_1" text:continue-numbering="false">
        <text:list-item/>
      </text:list>
      <text:p text:style-name="Text_20_body">         *
 </text:p>
      <text:list text:style-name="List_20_1" text:continue-numbering="false">
        <text:list-item/>
      </text:list>
      <text:list text:style-name="List_20_1" text:continue-numbering="false">
        <text:list-item/>
      </text:list>
      <text:list text:style-name="List_20_1" text:continue-numbering="false">
        <text:list-item/>
      </text:list>
      <text:list text:style-name="List_20_1" text:continue-numbering="false">
        <text:list-item/>
      </text:list>
      <text:p text:style-name="Text_20_body"> “”
 
 
 </text:p>
      <text:list text:style-name="List_20_1" text:continue-numbering="false">
        <text:list-item/>
      </text:list>
      <text:p text:style-name="Text_20_body"> 
 
 
 –
 
 
 –
 </text:p>
      <text:list text:style-name="Numbering_20_1" text:continue-numbering="false">
        <text:list-item/>
      </text:list>
      <text:h text:style-name="Heading_20_4" text:outline-level="4"><text:bookmark-start text:name="__RefHeading___october_15th_2025_7"/><text:bookmark-start text:name="october_15th_2025"/>October 15th, 2025:<text:bookmark-end text:name="__RefHeading___october_15th_2025_7"/><text:bookmark-end text:name="october_15th_2025"/></text:h>
      <text:list text:style-name="List_20_1" text:continue-numbering="false">
        <text:list-item/>
      </text:list>
      <text:list text:style-name="List_20_1" text:continue-numbering="false">
        <text:list-item/>
      </text:list>
      <text:list text:style-name="List_20_1" text:continue-numbering="false">
        <text:list-item/>
      </text:list>
      <text:p text:style-name="Text_20_body">       *
        *
        *
    *
    *
    *
    *
 </text:p>
      <text:list text:style-name="List_20_1" text:continue-numbering="false">
        <text:list-item/>
      </text:list>
      <text:list text:style-name="List_20_1" text:continue-numbering="false">
        <text:list-item/>
      </text:list>
      <text:list text:style-name="List_20_1" text:continue-numbering="false">
        <text:list-item/>
      </text:list>
      <text:p text:style-name="Text_20_body">    *
       *
    *
    *
       *
        *
        *
         *
          *
           *
            *
        *
         *
          *
 
 
 
 
 
 
 
 
 </text:p>
      <text:p text:style-name="Text_20_body">They want a signed document before providing documentation</text:p>
      <text:p text:style-name="Text_20_body">Awaiting on the confidential agreement from Inhemeter ↔ Michel F is working on this
 
 “”</text:p>
      <text:p text:style-name="Text_20_body">Latest model available is the Inhemeter-5000
 
 “”
 </text:p>
      <text:p text:style-name="Text_20_body">Donsun - sales person is no longer at Donsun</text:p>
      <text:p text:style-name="Text_20_body">Donsun is now bankrupt (!)</text:p>
      <text:p text:style-name="Text_20_body">Purchased sample meters through StemaCo</text:p>
      <text:p text:style-name="Text_20_body">Rahul - Sparkmeter</text:p>
      <text:p text:style-name="Text_20_body">Sparkmeter has custom radios, not modbus 485</text:p>
      <text:p text:style-name="Text_20_body">Need to be on their custom neighborhood network</text:p>
      <text:p text:style-name="Text_20_body">Rahul has access to the codebase and developers → can share answers to the queries</text:p>
      <text:p text:style-name="Text_20_body">Dominant architecture in Africa</text:p>
      <text:p text:style-name="Text_20_body">Radios are working on a certain set of frequencies, these are pretty locked</text:p>
      <text:p text:style-name="Text_20_body">Seems very hard to jailbreak existing sparkmeters based on this</text:p>
      <text:p text:style-name="Text_20_body">Recommends avoid committing to jailbreaking this</text:p>
      <text:p text:style-name="Text_20_body">Maybe easier to do if we are already in contact/customers with them</text:p>
      <text:p text:style-name="Text_20_body">Arila:</text:p>
      <text:p text:style-name="Text_20_body">Was under the impression that there is Modbus</text:p>
      <text:p text:style-name="Text_20_body">Donsun</text:p>
      <text:p text:style-name="Text_20_body">Splitting into 2</text:p>
      <text:p text:style-name="Text_20_body">One for Africa</text:p>
      <text:p text:style-name="Text_20_body">One for rest of world?</text:p>
      <text:p text:style-name="Text_20_body">Could expect code stubs for</text:p>
      <text:p text:style-name="Text_20_body">AMI</text:p>
      <text:p text:style-name="Preformatted_20_Text">potentially</text:p>
      <text:p text:style-name="Text_20_body">Rahul → older conversations <text:line-break/>
 
 
 
 
 
 
 
 
 
 
 </text:p>
      <text:p text:style-name="Text_20_body">Looking forward:</text:p>
      <text:list text:style-name="List_20_1" text:continue-numbering="false">
        <text:list-item/>
      </text:list>
      <text:p text:style-name="Text_20_body">    *
       *
         *
           *
            *
          *
    *
       *
        *
 </text:p>
      <text:p text:style-name="Text_20_body">Vivien:</text:p>
      <text:list text:style-name="List_20_1" text:continue-numbering="false">
        <text:list-item/>
      </text:list>
      <text:p text:style-name="Text_20_body">Sparkmeter</text:p>
      <text:list text:style-name="List_20_1" text:continue-numbering="false">
        <text:list-item/>
      </text:list>
      <text:p text:style-name="Text_20_body">    *
    *
 </text:p>
      <text:p text:style-name="Text_20_body">What do we as OpenAMI focus on in the next 3-6 months?</text:p>
      <text:list text:style-name="List_20_1" text:continue-numbering="false">
        <text:list-item/>
      </text:list>
      <text:p text:style-name="Text_20_body">    *
       *
 </text:p>
      <text:list text:style-name="List_20_1" text:continue-numbering="false">
        <text:list-item/>
      </text:list>
      <text:p text:style-name="Text_20_body">        *
    *
       *
 </text:p>
      <text:list text:style-name="List_20_1" text:continue-numbering="false">
        <text:list-item/>
      </text:list>
      <text:p text:style-name="Text_20_body">    *
       *
    *
       *
        *
        *
        *
    *
       *
 </text:p>
      <text:h text:style-name="Heading_20_2" text:outline-level="2"><text:bookmark-start text:name="__RefHeading___NoTitle_8"/><text:bookmark-start text:name="section"/><text:bookmark-end text:name="__RefHeading___NoTitle_8"/><text:bookmark-end text:name="section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  <style:style style:name="LastListParagraph_Numbering_20_1_Content_First" style:display-name="Last Numbering 1 Content First" style:parent-style-name="Numbering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7T03::48:26</meta:creation-date>
    <dc:creator>Generated</dc:creator>
    <dc:date>2026-09-17T03::48:26</dc:date>
    <dc:language>en-US</dc:language>
    <meta:editing-cycles>1</meta:editing-cycles>
    <meta:editing-duration>PT0S</meta:editing-duration>
    <dc:title>home:openami</dc:title>
  </office:meta>
</office:document-meta>
</file>